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Yu Gothic" svg:font-family="Yu Gothic" style:font-family-generic="swiss" style:font-pitch="variable" svg:panose-1="2 11 4 0 0 0 0 0 0 0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Normalny" style:family="paragraph">
      <style:text-properties fo:font-weight="bold" style:font-weight-asian="bold" style:font-weight-complex="bold"/>
    </style:style>
    <style:style style:name="P3" style:parent-style-name="Normalny" style:list-style-name="LFO1" style:family="paragraph"/>
    <style:style style:name="P4" style:parent-style-name="Normalny" style:list-style-name="LFO1" style:family="paragraph"/>
    <style:style style:name="P5" style:parent-style-name="Normalny" style:list-style-name="LFO1" style:family="paragraph"/>
    <style:style style:name="P6" style:parent-style-name="Normalny" style:list-style-name="LFO1" style:family="paragraph"/>
    <style:style style:name="P7" style:parent-style-name="Normalny" style:list-style-name="LFO1" style:family="paragraph"/>
    <style:style style:name="P8" style:parent-style-name="Normalny" style:list-style-name="LFO1" style:family="paragraph"/>
    <style:style style:name="P9" style:parent-style-name="Normalny" style:list-style-name="LFO1" style:family="paragraph"/>
    <style:style style:name="P10" style:parent-style-name="Normalny" style:family="paragraph">
      <style:text-properties fo:font-weight="bold" style:font-weight-asian="bold" style:font-weight-complex="bold"/>
    </style:style>
    <style:style style:name="P11" style:parent-style-name="Normalny" style:list-style-name="LFO2" style:family="paragraph"/>
    <style:style style:name="P12" style:parent-style-name="Normalny" style:list-style-name="LFO2" style:family="paragraph"/>
    <style:style style:name="P13" style:parent-style-name="Normalny" style:list-style-name="LFO2" style:family="paragraph"/>
    <style:style style:name="P14" style:parent-style-name="Normalny" style:list-style-name="LFO2" style:family="paragraph"/>
    <style:style style:name="P15" style:parent-style-name="Normalny" style:list-style-name="LFO2" style:family="paragraph"/>
    <style:style style:name="P16" style:parent-style-name="Normalny" style:list-style-name="LFO2" style:family="paragraph"/>
    <style:style style:name="P17" style:parent-style-name="Normalny" style:list-style-name="LFO2" style:family="paragraph"/>
    <style:style style:name="P18" style:parent-style-name="Normalny" style:family="paragraph">
      <style:text-properties fo:font-weight="bold" style:font-weight-asian="bold" style:font-weight-complex="bold"/>
    </style:style>
    <style:style style:name="P19" style:parent-style-name="Normalny" style:list-style-name="LFO3" style:family="paragraph"/>
    <style:style style:name="P20" style:parent-style-name="Normalny" style:list-style-name="LFO3" style:family="paragraph"/>
    <style:style style:name="P21" style:parent-style-name="Normalny" style:list-style-name="LFO3" style:family="paragraph"/>
    <style:style style:name="P22" style:parent-style-name="Normalny" style:list-style-name="LFO3" style:family="paragraph"/>
    <style:style style:name="P23" style:parent-style-name="Normalny" style:list-style-name="LFO3" style:family="paragraph"/>
    <style:style style:name="P24" style:parent-style-name="Normalny" style:family="paragraph">
      <style:text-properties fo:font-weight="bold" style:font-weight-asian="bold" style:font-weight-complex="bold"/>
    </style:style>
    <style:style style:name="P25" style:parent-style-name="Normalny" style:list-style-name="LFO4" style:family="paragraph"/>
    <style:style style:name="P26" style:parent-style-name="Normalny" style:list-style-name="LFO4" style:family="paragraph"/>
    <style:style style:name="P27" style:parent-style-name="Normalny" style:list-style-name="LFO4" style:family="paragraph"/>
    <style:style style:name="P28" style:parent-style-name="Normalny" style:list-style-name="LFO4" style:family="paragraph"/>
    <style:style style:name="P29" style:parent-style-name="Normalny" style:list-style-name="LFO4" style:family="paragraph"/>
    <style:style style:name="P30" style:parent-style-name="Normalny" style:family="paragraph">
      <style:text-properties fo:font-weight="bold" style:font-weight-asian="bold" style:font-weight-complex="bold"/>
    </style:style>
    <style:style style:name="P31" style:parent-style-name="Normalny" style:list-style-name="LFO5" style:family="paragraph"/>
    <style:style style:name="P32" style:parent-style-name="Normalny" style:list-style-name="LFO5" style:family="paragraph"/>
    <style:style style:name="P33" style:parent-style-name="Normalny" style:list-style-name="LFO5" style:family="paragraph"/>
    <style:style style:name="P34" style:parent-style-name="Normalny" style:list-style-name="LFO5" style:family="paragraph"/>
    <style:style style:name="P35" style:parent-style-name="Normalny" style:list-style-name="LFO5" style:family="paragraph"/>
    <style:style style:name="P36" style:parent-style-name="Normalny" style:list-style-name="LFO5" style:family="paragraph"/>
    <style:style style:name="P37" style:parent-style-name="Normalny" style:list-style-name="LFO5" style:family="paragraph"/>
    <style:style style:name="P38" style:parent-style-name="Normalny" style:family="paragraph">
      <style:text-properties fo:font-weight="bold" style:font-weight-asian="bold" style:font-weight-complex="bold"/>
    </style:style>
    <style:style style:name="P39" style:parent-style-name="Normalny" style:list-style-name="LFO6" style:family="paragraph"/>
    <style:style style:name="P40" style:parent-style-name="Normalny" style:list-style-name="LFO6" style:family="paragraph"/>
    <style:style style:name="P41" style:parent-style-name="Normalny" style:list-style-name="LFO6" style:family="paragraph"/>
    <style:style style:name="P42" style:parent-style-name="Normalny" style:list-style-name="LFO6" style:family="paragraph"/>
    <style:style style:name="P43" style:parent-style-name="Normalny" style:list-style-name="LFO6" style:family="paragraph"/>
    <style:style style:name="P44" style:parent-style-name="Normalny" style:list-style-name="LFO6" style:family="paragraph"/>
    <style:style style:name="P45" style:parent-style-name="Normalny" style:list-style-name="LFO6" style:family="paragraph"/>
    <style:style style:name="P46" style:parent-style-name="Normalny" style:list-style-name="LFO6" style:family="paragraph"/>
    <style:style style:name="P47" style:parent-style-name="Normalny" style:family="paragraph">
      <style:text-properties fo:font-weight="bold" style:font-weight-asian="bold" style:font-weight-complex="bold"/>
    </style:style>
    <style:style style:name="P48" style:parent-style-name="Normalny" style:list-style-name="LFO7" style:family="paragraph"/>
    <style:style style:name="P49" style:parent-style-name="Normalny" style:list-style-name="LFO7" style:family="paragraph"/>
    <style:style style:name="P50" style:parent-style-name="Normalny" style:list-style-name="LFO7" style:family="paragraph"/>
    <style:style style:name="P51" style:parent-style-name="Normalny" style:family="paragraph">
      <style:text-properties fo:font-weight="bold" style:font-weight-asian="bold" style:font-weight-complex="bold"/>
    </style:style>
    <style:style style:name="P52" style:parent-style-name="Normalny" style:list-style-name="LFO8" style:family="paragraph"/>
    <style:style style:name="P53" style:parent-style-name="Normalny" style:list-style-name="LFO8" style:family="paragraph"/>
    <style:style style:name="P54" style:parent-style-name="Normalny" style:list-style-name="LFO8" style:family="paragraph"/>
    <style:style style:name="P55" style:parent-style-name="Normalny" style:list-style-name="LFO8" style:family="paragraph"/>
    <style:style style:name="P56" style:parent-style-name="Normalny" style:list-style-name="LFO8" style:family="paragraph"/>
    <style:style style:name="P57" style:parent-style-name="Normalny" style:list-style-name="LFO8" style:family="paragraph"/>
    <style:style style:name="P58" style:parent-style-name="Normalny" style:family="paragraph">
      <style:text-properties fo:font-weight="bold" style:font-weight-asian="bold" style:font-weight-complex="bold"/>
    </style:style>
    <style:style style:name="P59" style:parent-style-name="Normalny" style:list-style-name="LFO9" style:family="paragraph"/>
    <style:style style:name="P60" style:parent-style-name="Normalny" style:list-style-name="LFO9" style:family="paragraph"/>
    <style:style style:name="P61" style:parent-style-name="Normalny" style:list-style-name="LFO9" style:family="paragraph"/>
    <style:style style:name="P62" style:parent-style-name="Normalny" style:list-style-name="LFO9" style:family="paragraph"/>
    <style:style style:name="P63" style:parent-style-name="Normalny" style:family="paragraph">
      <style:text-properties fo:font-weight="bold" style:font-weight-asian="bold" style:font-weight-complex="bold"/>
    </style:style>
    <style:style style:name="P64" style:parent-style-name="Normalny" style:list-style-name="LFO10" style:family="paragraph"/>
    <style:style style:name="P65" style:parent-style-name="Normalny" style:list-style-name="LFO10" style:family="paragraph"/>
    <style:style style:name="P66" style:parent-style-name="Normalny" style:list-style-name="LFO10" style:family="paragraph"/>
    <style:style style:name="P67" style:parent-style-name="Normalny" style:list-style-name="LFO10" style:family="paragraph"/>
    <style:style style:name="P68" style:parent-style-name="Normalny" style:list-style-name="LFO10" style:family="paragraph"/>
    <style:style style:name="P69" style:parent-style-name="Normalny" style:list-style-name="LFO10" style:family="paragraph"/>
    <style:style style:name="P70" style:parent-style-name="Normalny" style:list-style-name="LFO10" style:family="paragraph"/>
    <style:style style:name="P71" style:parent-style-name="Normalny" style:family="paragraph">
      <style:text-properties fo:font-weight="bold" style:font-weight-asian="bold" style:font-weight-complex="bold"/>
    </style:style>
    <style:style style:name="P72" style:parent-style-name="Normalny" style:list-style-name="LFO11" style:family="paragraph"/>
    <style:style style:name="P73" style:parent-style-name="Normalny" style:list-style-name="LFO11" style:family="paragraph"/>
    <style:style style:name="P74" style:parent-style-name="Normalny" style:list-style-name="LFO11" style:family="paragraph"/>
    <style:style style:name="P75" style:parent-style-name="Normalny" style:family="paragraph">
      <style:text-properties fo:font-weight="bold" style:font-weight-asian="bold" style:font-weight-complex="bold"/>
    </style:style>
    <style:style style:name="P76" style:parent-style-name="Normalny" style:list-style-name="LFO12" style:family="paragraph"/>
    <style:style style:name="P77" style:parent-style-name="Normalny" style:list-style-name="LFO12" style:family="paragraph"/>
    <style:style style:name="P78" style:parent-style-name="Normalny" style:list-style-name="LFO12" style:family="paragraph"/>
    <style:style style:name="P79" style:parent-style-name="Normalny" style:list-style-name="LFO12" style:family="paragraph"/>
    <style:style style:name="P80" style:parent-style-name="Normalny" style:list-style-name="LFO12" style:family="paragraph"/>
    <style:style style:name="P81" style:parent-style-name="Normalny" style:list-style-name="LFO12" style:family="paragraph"/>
    <style:style style:name="P82" style:parent-style-name="Normalny" style:family="paragraph">
      <style:text-properties fo:font-weight="bold" style:font-weight-asian="bold" style:font-weight-complex="bold"/>
    </style:style>
    <style:style style:name="P83" style:parent-style-name="Normalny" style:list-style-name="LFO13" style:family="paragraph"/>
    <style:style style:name="P84" style:parent-style-name="Normalny" style:list-style-name="LFO13" style:family="paragraph"/>
    <style:style style:name="P85" style:parent-style-name="Normalny" style:family="paragraph">
      <style:text-properties fo:font-weight="bold" style:font-weight-asian="bold" style:font-weight-complex="bold"/>
    </style:style>
    <style:style style:name="P86" style:parent-style-name="Normalny" style:list-style-name="LFO14" style:family="paragraph"/>
    <style:style style:name="P87" style:parent-style-name="Normalny" style:list-style-name="LFO14" style:family="paragraph"/>
    <style:style style:name="P88" style:parent-style-name="Normalny" style:list-style-name="LFO14" style:family="paragraph"/>
    <style:style style:name="P89" style:parent-style-name="Normalny" style:list-style-name="LFO14" style:family="paragraph"/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REGULAMIN ŚWIETLICY SZKOLNEJ</text:p>
      <text:p text:style-name="P2">§ 1. Postanowienia ogólne</text:p>
      <text:list text:style-name="LFO1" text:continue-numbering="true">
        <text:list-item>
          <text:p text:style-name="P3">Świetlica szkolna jest integralną częścią szkoły i realizuje zadania opiekuńcze, wychowawcze oraz edukacyjne.</text:p>
        </text:list-item>
        <text:list-item>
          <text:p text:style-name="P4">Świetlica organizuje opiekę dla uczniów, którzy muszą przebywać w szkole przed rozpoczęciem zajęć lekcyjnych lub po ich zakończeniu.</text:p>
        </text:list-item>
        <text:list-item>
          <text:p text:style-name="P5">Świetlica działa zgodnie z:<text:s/></text:p>
          <text:list text:continue-numbering="true">
            <text:list-item>
              <text:p text:style-name="P6">ustawą Prawo oświatowe,</text:p>
            </text:list-item>
            <text:list-item>
              <text:p text:style-name="P7">Statutem Szkoły,</text:p>
            </text:list-item>
            <text:list-item>
              <text:p text:style-name="P8">niniejszym Regulaminem.</text:p>
            </text:list-item>
          </text:list>
        </text:list-item>
        <text:list-item>
          <text:p text:style-name="P9">Nadzór nad działalnością świetlicy sprawuje Dyrektor Szkoły.</text:p>
        </text:list-item>
      </text:list>
      <text:p text:style-name="P10">§ 2. Cele i zadania świetlicy</text:p>
      <text:p text:style-name="Normalny">Do zadań świetlicy należy w szczególności:</text:p>
      <text:list text:style-name="LFO2" text:continue-numbering="true">
        <text:list-item>
          <text:p text:style-name="P11">Zapewnienie uczniom bezpiecznej opieki wychowawczej.</text:p>
        </text:list-item>
        <text:list-item>
          <text:p text:style-name="P12">Wspieranie rozwoju intelektualnego, społecznego i emocjonalnego uczniów.</text:p>
        </text:list-item>
        <text:list-item>
          <text:p text:style-name="P13">Organizowanie zajęć rozwijających zainteresowania i uzdolnienia dzieci.</text:p>
        </text:list-item>
        <text:list-item>
          <text:p text:style-name="P14">Kształtowanie właściwych postaw społecznych i kultury osobistej.</text:p>
        </text:list-item>
        <text:list-item>
          <text:p text:style-name="P15">Stwarzanie warunków do odrabiania prac domowych.</text:p>
        </text:list-item>
        <text:list-item>
          <text:p text:style-name="P16">Organizowanie aktywnego wypoczynku i rekreacji.</text:p>
        </text:list-item>
        <text:list-item>
          <text:p text:style-name="P17">Wspieranie rodziców w procesie wychowawczym.</text:p>
        </text:list-item>
      </text:list>
      <text:p text:style-name="P18">§ 3. Organizacja pracy świetlicy</text:p>
      <text:list text:style-name="LFO3" text:continue-numbering="true">
        <text:list-item>
          <text:p text:style-name="P19">Świetlica czynna jest w godzinach ustalonych przez Dyrektora Szkoły.</text:p>
        </text:list-item>
        <text:list-item>
          <text:p text:style-name="P20">Informacja o godzinach funkcjonowania świetlicy podawana jest do wiadomości rodziców na początku roku szkolnego.</text:p>
        </text:list-item>
        <text:list-item>
          <text:p text:style-name="P21">Opieką świetlicową objęci są uczniowie zapisani na podstawie Karty Zgłoszenia Ucznia do Świetlicy.</text:p>
        </text:list-item>
        <text:list-item>
          <text:p text:style-name="P22">Pierwszeństwo przyjęcia do świetlicy mają uczniowie zgodnie z zasadami określonymi w Statucie Szkoły i obowiązujących przepisach prawa.</text:p>
        </text:list-item>
        <text:list-item>
          <text:p text:style-name="P23">Rodzice są zobowiązani do podania aktualnych danych kontaktowych oraz ich bieżącej aktualizacji.</text:p>
        </text:list-item>
      </text:list>
      <text:p text:style-name="P24">§ 4. Prawa ucznia</text:p>
      <text:p text:style-name="Normalny">Uczeń korzystający ze świetlicy ma prawo do:</text:p>
      <text:list text:style-name="LFO4" text:continue-numbering="true">
        <text:list-item>
          <text:p text:style-name="P25">Bezpiecznych i higienicznych warunków pobytu.</text:p>
        </text:list-item>
        <text:list-item>
          <text:p text:style-name="P26">Życzliwego i podmiotowego traktowania.</text:p>
        </text:list-item>
        <text:list-item>
          <text:p text:style-name="P27">Korzystania z wyposażenia świetlicy zgodnie z jego przeznaczeniem.</text:p>
        </text:list-item>
        <text:list-item>
          <text:p text:style-name="P28">Uczestnictwa w organizowanych zajęciach i zabawach.</text:p>
        </text:list-item>
        <text:list-item>
          <text:p text:style-name="P29">Uzyskania pomocy od nauczyciela świetlicy.</text:p>
        </text:list-item>
      </text:list>
      <text:p text:style-name="P30">§ 5. Obowiązki ucznia</text:p>
      <text:p text:style-name="Normalny">Uczeń przebywający w świetlicy jest zobowiązany do:</text:p>
      <text:list text:style-name="LFO5" text:continue-numbering="true">
        <text:list-item>
          <text:p text:style-name="P31">Przestrzegania poleceń nauczycieli i pracowników szkoły.</text:p>
        </text:list-item>
        <text:list-item>
          <text:p text:style-name="P32">Zachowywania zasad bezpieczeństwa.</text:p>
        </text:list-item>
        <text:list-item>
          <text:p text:style-name="P33">Kulturalnego zachowania wobec rówieśników i osób dorosłych.</text:p>
        </text:list-item>
        <text:list-item>
          <text:p text:style-name="P34">Poszanowania mienia szkoły oraz rzeczy osobistych innych osób.</text:p>
        </text:list-item>
        <text:list-item>
          <text:p text:style-name="P35">Utrzymywania porządku w miejscu zabawy i nauki.</text:p>
        </text:list-item>
        <text:list-item>
          <text:p text:style-name="P36">Zgłaszania nauczycielowi każdego wyjścia ze świetlicy.</text:p>
        </text:list-item>
        <text:list-item>
          <text:p text:style-name="P37">Samodzielnego zgłaszania przyjścia do świetlicy po zakończeniu zajęć lekcyjnych.</text:p>
        </text:list-item>
      </text:list>
      <text:p text:style-name="P38">§ 6. Zasady przyprowadzania i odbierania uczniów</text:p>
      <text:list text:style-name="LFO6" text:continue-numbering="true">
        <text:list-item>
          <text:p text:style-name="P39">Za doprowadzenie ucznia do świetlicy po zakończeniu zajęć odpowiada uczeń lub nauczyciel prowadzący zajęcia zgodnie z organizacją pracy szkoły.</text:p>
        </text:list-item>
        <text:list-item>
          <text:p text:style-name="P40">Dziecko może zostać odebrane wyłącznie przez:<text:s/></text:p>
          <text:list text:continue-numbering="true">
            <text:list-item>
              <text:p text:style-name="P41">rodzica lub opiekuna prawnego,</text:p>
            </text:list-item>
            <text:list-item>
              <text:p text:style-name="P42">osobę wpisaną do Karty Zgłoszenia,</text:p>
            </text:list-item>
            <text:list-item>
              <text:p text:style-name="P43">osobę posiadającą jednorazowe pisemne upoważnienie rodzica.</text:p>
            </text:list-item>
          </text:list>
        </text:list-item>
        <text:list-item>
          <text:p text:style-name="P44">Nauczyciel ma prawo zweryfikować tożsamość osoby odbierającej dziecko.</text:p>
        </text:list-item>
        <text:list-item>
          <text:p text:style-name="P45">Rodzice ponoszą odpowiedzialność za bezpieczeństwo dziecka od momentu jego odbioru ze świetlicy.</text:p>
        </text:list-item>
        <text:list-item>
          <text:p text:style-name="P46">Szkoła nie wydaje dziecka osobie nieupoważnionej.</text:p>
        </text:list-item>
      </text:list>
      <text:p text:style-name="P47">§ 7. Samodzielne opuszczanie świetlicy</text:p>
      <text:list text:style-name="LFO7" text:continue-numbering="true">
        <text:list-item>
          <text:p text:style-name="P48">Uczeń może samodzielnie opuścić świetlicę wyłącznie na podstawie pisemnego oświadczenia rodzica/opiekuna prawnego.</text:p>
        </text:list-item>
        <text:list-item>
          <text:p text:style-name="P49">Oświadczenie powinno określać dni oraz godziny samodzielnych wyjść.</text:p>
        </text:list-item>
        <text:list-item>
          <text:p text:style-name="P50">Od momentu opuszczenia świetlicy odpowiedzialność za bezpieczeństwo ucznia ponoszą rodzice/opiekunowie prawni.</text:p>
        </text:list-item>
      </text:list>
      <text:p text:style-name="P51">§ 8. Zwalnianie ucznia ze świetlicy</text:p>
      <text:list text:style-name="LFO8" text:continue-numbering="true">
        <text:list-item>
          <text:p text:style-name="P52">Zwolnienie ucznia następuje na podstawie:<text:s/></text:p>
          <text:list text:continue-numbering="true">
            <text:list-item>
              <text:p text:style-name="P53">pisemnej informacji rodzica,</text:p>
            </text:list-item>
            <text:list-item>
              <text:p text:style-name="P54">wiadomości przesłanej przez dziennik elektroniczny,</text:p>
            </text:list-item>
            <text:list-item>
              <text:p text:style-name="P55">innych form dopuszczonych przez szkołę.</text:p>
            </text:list-item>
          </text:list>
        </text:list-item>
        <text:list-item>
          <text:p text:style-name="P56">Informacje przekazywane ustnie przez dziecko nie stanowią podstawy zwolnienia.</text:p>
        </text:list-item>
        <text:list-item>
          <text:p text:style-name="P57">Nauczyciel może odmówić zwolnienia ucznia w przypadku braku możliwości potwierdzenia informacji przekazanej przez rodzica.</text:p>
        </text:list-item>
      </text:list>
      <text:p text:style-name="P58">§ 9. Zapewnienie bezpieczeństwa uczniom</text:p>
      <text:list text:style-name="LFO9" text:continue-numbering="true">
        <text:list-item>
          <text:p text:style-name="P59">Nauczyciele świetlicy odpowiadają za bezpieczeństwo uczniów podczas ich pobytu w świetlicy.</text:p>
        </text:list-item>
        <text:list-item>
          <text:p text:style-name="P60">Uczniowie nie mogą samowolnie opuszczać świetlicy.</text:p>
        </text:list-item>
        <text:list-item>
          <text:p text:style-name="P61">Każdy wypadek, uraz lub sytuacja zagrażająca bezpieczeństwu powinny zostać niezwłocznie zgłoszone nauczycielowi.</text:p>
        </text:list-item>
        <text:list-item>
          <text:p text:style-name="P62">W sytuacjach nagłych szkoła kontaktuje się z rodzicami lub odpowiednimi służbami ratunkowymi.</text:p>
        </text:list-item>
      </text:list>
      <text:p text:style-name="P63">§ 10. Nieodebranie dziecka ze świetlicy</text:p>
      <text:list text:style-name="LFO10" text:continue-numbering="true">
        <text:list-item>
          <text:p text:style-name="P64">W przypadku nieodebrania dziecka do czasu zakończenia pracy świetlicy nauczyciel:<text:s/></text:p>
          <text:list text:continue-numbering="true">
            <text:list-item>
              <text:p text:style-name="P65">kontaktuje się z rodzicami/opiekunami prawnymi,</text:p>
            </text:list-item>
            <text:list-item>
              <text:p text:style-name="P66">kontaktuje się z osobami upoważnionymi do odbioru dziecka.</text:p>
            </text:list-item>
          </text:list>
        </text:list-item>
        <text:list-item>
          <text:p text:style-name="P67">Do czasu wyjaśnienia sytuacji dziecko pozostaje pod opieką szkoły.</text:p>
        </text:list-item>
        <text:list-item>
          <text:p text:style-name="P68">W przypadku braku możliwości skontaktowania się z rodzicami i osobami upoważnionymi nauczyciel informuje Dyrektora Szkoły.</text:p>
        </text:list-item>
        <text:list-item>
          <text:p text:style-name="P69">Jeżeli nie ma możliwości zapewnienia dziecku opieki przez osoby uprawnione, szkoła może powiadomić Policję.</text:p>
        </text:list-item>
        <text:list-item>
          <text:p text:style-name="P70">Każde zdarzenie dokumentowane jest w formie notatki służbowej.</text:p>
        </text:list-item>
      </text:list>
      <text:p text:style-name="P71">§ 11. Odbiór dziecka przez osobę nietrzeźwą</text:p>
      <text:list text:style-name="LFO11" text:continue-numbering="true">
        <text:list-item>
          <text:p text:style-name="P72">Nauczyciel ma obowiązek odmówić wydania dziecka osobie, której stan wskazuje na spożycie alkoholu lub innych środków odurzających.</text:p>
        </text:list-item>
        <text:list-item>
          <text:p text:style-name="P73">O zaistniałej sytuacji informowany jest drugi rodzic, opiekun prawny lub inna osoba upoważniona.</text:p>
        </text:list-item>
        <text:list-item>
          <text:p text:style-name="P74">W razie konieczności szkoła może wezwać Policję.</text:p>
        </text:list-item>
      </text:list>
      <text:p text:style-name="P75">§ 12. Współpraca z rodzicami</text:p>
      <text:list text:style-name="LFO12" text:continue-numbering="true">
        <text:list-item>
          <text:p text:style-name="P76">Rodzice współpracują z nauczycielami świetlicy w zakresie spraw dotyczących dziecka.</text:p>
        </text:list-item>
        <text:list-item>
          <text:p text:style-name="P77">Rodzice zobowiązani są do:<text:s/></text:p>
          <text:list text:continue-numbering="true">
            <text:list-item>
              <text:p text:style-name="P78">odbierania dziecka w ustalonych godzinach,</text:p>
            </text:list-item>
            <text:list-item>
              <text:p text:style-name="P79">aktualizowania danych kontaktowych,</text:p>
            </text:list-item>
            <text:list-item>
              <text:p text:style-name="P80">przekazywania informacji istotnych dla zdrowia i bezpieczeństwa dziecka,</text:p>
            </text:list-item>
            <text:list-item>
              <text:p text:style-name="P81">przestrzegania postanowień niniejszego regulaminu.</text:p>
            </text:list-item>
          </text:list>
        </text:list-item>
      </text:list>
      <text:p text:style-name="P82">§ 13. Ochrona danych osobowych</text:p>
      <text:list text:style-name="LFO13" text:continue-numbering="true">
        <text:list-item>
          <text:p text:style-name="P83">Dane osobowe uczniów, rodziców i osób upoważnionych przetwarzane są zgodnie z przepisami RODO oraz obowiązującymi przepisami prawa.</text:p>
        </text:list-item>
        <text:list-item>
          <text:p text:style-name="P84">Szczegółowe informacje dotyczące przetwarzania danych zawiera Klauzula Informacyjna RODO obowiązująca w szkole.</text:p>
        </text:list-item>
      </text:list>
      <text:p text:style-name="P85">§ 14. Postanowienia końcowe</text:p>
      <text:list text:style-name="LFO14" text:continue-numbering="true">
        <text:list-item>
          <text:p text:style-name="P86">Regulamin obowiązuje wszystkich uczniów korzystających ze świetlicy oraz ich rodziców/opiekunów prawnych.</text:p>
        </text:list-item>
        <text:list-item>
          <text:p text:style-name="P87">Regulamin wchodzi w życie z dniem zatwierdzenia przez Dyrektora Szkoły.</text:p>
        </text:list-item>
        <text:list-item>
          <text:p text:style-name="P88">Rodzice potwierdzają zapoznanie się z Regulaminem podpisem na Karcie Zgłoszenia Ucznia do Świetlicy.</text:p>
        </text:list-item>
        <text:list-item>
          <text:p text:style-name="P89">W sprawach nieuregulowanych niniejszym Regulaminem zastosowanie mają przepisy prawa oświatowego oraz Statut Szkoły.</text:p>
        </text:list-item>
      </text:list>
      <text:p text:style-name="Normalny"><draw:custom-shape svg:x="0in" svg:y="0in" svg:width="0in" svg:height="0.02083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Yu Gothic" svg:font-family="Yu Gothic" style:font-family-generic="swiss" style:font-pitch="variable" svg:panose-1="2 11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Yu Gothic Light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Yu Gothic Light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Yu Gothic Light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Yu Gothic Light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Yu Gothic Light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Yu Gothic Light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Yu Gothic Light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Yu Gothic Light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2" style:family="text">
      <style:text-properties style:font-name="Courier New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10LVL2" style:family="text">
      <style:text-properties style:font-name="Courier New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NA PLUTA</meta:initial-creator>
    <dc:creator>Nowicka Barbara</dc:creator>
    <meta:creation-date>2026-08-31T12:25:00Z</meta:creation-date>
    <dc:date>2026-08-31T12:25:00Z</dc:date>
    <meta:template xlink:href="Normal.dotm" xlink:type="simple"/>
    <meta:editing-cycles>3</meta:editing-cycles>
    <meta:editing-duration>PT0S</meta:editing-duration>
    <meta:document-statistic meta:page-count="1" meta:paragraph-count="11" meta:word-count="846" meta:character-count="5917" meta:row-count="42" meta:non-whitespace-character-count="5082"/>
  </office:meta>
</office:document-meta>
</file>