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Gothic" svg:font-family="Yu Gothic" style:font-family-generic="swiss" style:font-pitch="variable" svg:panose-1="2 11 4 0 0 0 0 0 0 0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T2" style:parent-style-name="Domyślnaczcionkaakapitu" style:family="text">
      <style:text-properties fo:font-weight="bold" style:font-weight-asian="bold" style:font-weight-complex="bold"/>
    </style:style>
    <style:style style:name="T3" style:parent-style-name="Domyślnaczcionkaakapitu" style:family="text">
      <style:text-properties fo:font-weight="bold" style:font-weight-asian="bold" style:font-weight-complex="bold"/>
    </style:style>
    <style:style style:name="T4" style:parent-style-name="Domyślnaczcionkaakapitu" style:family="text">
      <style:text-properties fo:font-weight="bold" style:font-weight-asian="bold" style:font-weight-complex="bold"/>
    </style:style>
    <style:style style:name="T5" style:parent-style-name="Domyślnaczcionkaakapitu" style:family="text">
      <style:text-properties fo:font-weight="bold" style:font-weight-asian="bold" style:font-weight-complex="bold"/>
    </style:style>
    <style:style style:name="T6" style:parent-style-name="Domyślnaczcionkaakapitu" style:family="text">
      <style:text-properties fo:font-weight="bold" style:font-weight-asian="bold" style:font-weight-complex="bold"/>
    </style:style>
    <style:style style:name="T7" style:parent-style-name="Domyślnaczcionkaakapitu" style:family="text">
      <style:text-properties fo:font-weight="bold" style:font-weight-asian="bold" style:font-weight-complex="bold"/>
    </style:style>
    <style:style style:name="T8" style:parent-style-name="Domyślnaczcionkaakapitu" style:family="text">
      <style:text-properties fo:font-weight="bold" style:font-weight-asian="bold" style:font-weight-complex="bold"/>
    </style:style>
    <style:style style:name="P9" style:parent-style-name="Normalny" style:family="paragraph">
      <style:text-properties fo:font-weight="bold" style:font-weight-asian="bold" style:font-weight-complex="bold"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ZWOLNIENIE UCZNIA ZE ŚWIETLICY SZKOLNEJ</text:p>
      <text:p text:style-name="Normalny"><text:span text:style-name="T2">Miejscowość, data:</text:span><text:s/>............................................................</text:p>
      <text:p text:style-name="Normalny">Ja, niżej podpisany/a ....................................................................................,</text:p>
      <text:p text:style-name="Normalny">rodzic/opiekun prawny ucznia:</text:p>
      <text:p text:style-name="Normalny"><text:span text:style-name="T3">Imię i nazwisko ucznia:</text:span><text:s/>............................................................................</text:p>
      <text:p text:style-name="Normalny"><text:span text:style-name="T4">Klasa:</text:span><text:s/>..............................</text:p>
      <text:p text:style-name="Normalny">informuję, że w dniu<text:s/><text:span text:style-name="T5">.............................</text:span><text:s/>moje dziecko zostanie zwolnione ze świetlicy szkolnej o</text:p>
      <text:p text:style-name="Normalny"><text:s/>godzinie<text:s/><text:span text:style-name="T6">....................</text:span></text:p>
      <text:p text:style-name="Normalny">w następujący sposób:</text:p>
      <text:p text:style-name="Normalny">□ zostanie odebrane przez:</text:p>
      <text:p text:style-name="Normalny">..........................................................................................................................</text:p>
      <text:p text:style-name="Normalny">(imię i nazwisko osoby odbierającej)</text:p>
      <text:p text:style-name="Normalny">□ opuści świetlicę samodzielnie.</text:p>
      <text:p text:style-name="Normalny">Oświadczam, że od momentu opuszczenia świetlicy przez moje dziecko odpowiedzialność za jego bezpieczeństwo ponoszę ja jako rodzic/opiekun prawny lub osoba przeze mnie upoważniona.</text:p>
      <text:p text:style-name="Normalny">Jednocześnie potwierdzam, że informacja o zwolnieniu została przekazana zgodnie z zasadami obowiązującymi w szkole.</text:p>
      <text:p text:style-name="Normalny"><text:span text:style-name="T7">Telefon kontaktowy rodzica/opiekuna:</text:span><text:s/>..................................................</text:p>
      <text:p text:style-name="Normalny"><text:span text:style-name="T8">Czytelny podpis rodzica/opiekuna prawnego:</text:span></text:p>
      <text:p text:style-name="Normalny">..........................................................................................................................</text:p>
      <text:p text:style-name="Normalny"><draw:custom-shape svg:x="0in" svg:y="0in" svg:width="0in" svg:height="0.02083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9">Adnotacja dla regulaminu świetlicy</text:p>
      <text:p text:style-name="Normalny">Zwolnienia ucznia ze świetlicy dokonuje rodzic/opiekun prawny w formie pisemnej lub poprzez dziennik elektroniczny. Informacje przekazane przez dziecko, SMS-em z nieznanego numeru lub telefonicznie bez możliwości weryfikacji tożsamości rodzica nie stanowią podstawy do zwolnienia ucznia ze świetlicy.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Gothic" svg:font-family="Yu Gothic" style:font-family-generic="swiss" style:font-pitch="variable" svg:panose-1="2 11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Yu Gothic Light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Yu Gothic Light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Yu Gothic Light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Yu Gothic Light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Yu Gothic Light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Yu Gothic Light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Yu Gothic Light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Yu Gothic Light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 PLUTA</meta:initial-creator>
    <dc:creator>Nowicka Barbara</dc:creator>
    <meta:creation-date>2026-08-31T12:25:00Z</meta:creation-date>
    <dc:date>2026-08-31T12:25:00Z</dc:date>
    <meta:template xlink:href="Normal.dotm" xlink:type="simple"/>
    <meta:editing-cycles>2</meta:editing-cycles>
    <meta:editing-duration>PT0S</meta:editing-duration>
    <meta:document-statistic meta:page-count="1" meta:paragraph-count="3" meta:word-count="238" meta:character-count="1663" meta:row-count="11" meta:non-whitespace-character-count="1428"/>
  </office:meta>
</office:document-meta>
</file>