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Gothic" svg:font-family="Yu Gothic" style:font-family-generic="swiss" style:font-pitch="variable" svg:panose-1="2 11 4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T2" style:parent-style-name="Domyślnaczcionkaakapitu" style:family="text">
      <style:text-properties fo:font-weight="bold" style:font-weight-asian="bold" style:font-weight-complex="bold"/>
    </style:style>
    <style:style style:name="P3" style:parent-style-name="Normalny" style:family="paragraph">
      <style:text-properties fo:font-weight="bold" style:font-weight-asian="bold" style:font-weight-complex="bold"/>
    </style:style>
    <style:style style:name="T4" style:parent-style-name="Domyślnaczcionkaakapitu" style:family="text">
      <style:text-properties fo:font-weight="bold" style:font-weight-asian="bold" style:font-weight-complex="bold"/>
    </style:style>
    <style:style style:name="T5" style:parent-style-name="Domyślnaczcionkaakapitu" style:family="text">
      <style:text-properties fo:font-weight="bold" style:font-weight-asian="bold" style:font-weight-complex="bold"/>
    </style:style>
    <style:style style:name="P6" style:parent-style-name="Normalny" style:family="paragraph">
      <style:text-properties fo:font-weight="bold" style:font-weight-asian="bold" style:font-weight-complex="bold"/>
    </style:style>
    <style:style style:name="P7" style:parent-style-name="Normalny" style:family="paragraph">
      <style:text-properties fo:font-weight="bold" style:font-weight-asian="bold" style:font-weight-complex="bold"/>
    </style:style>
    <style:style style:name="P8" style:parent-style-name="Normalny" style:list-style-name="LFO1" style:family="paragraph"/>
    <style:style style:name="P9" style:parent-style-name="Normalny" style:list-style-name="LFO1" style:family="paragraph"/>
    <style:style style:name="P10" style:parent-style-name="Normalny" style:list-style-name="LFO1" style:family="paragraph"/>
    <style:style style:name="P11" style:parent-style-name="Normalny" style:list-style-name="LFO1" style:family="paragraph"/>
    <style:style style:name="P12" style:parent-style-name="Normalny" style:list-style-name="LFO1" style:family="paragraph"/>
    <style:style style:name="P13" style:parent-style-name="Normalny" style:list-style-name="LFO2" style:family="paragraph"/>
    <style:style style:name="P14" style:parent-style-name="Normalny" style:list-style-name="LFO2" style:family="paragraph"/>
    <style:style style:name="P15" style:parent-style-name="Normalny" style:list-style-name="LFO2" style:family="paragraph"/>
    <style:style style:name="P16" style:parent-style-name="Normalny" style:family="paragraph">
      <style:text-properties fo:font-weight="bold" style:font-weight-asian="bold" style:font-weight-complex="bold"/>
    </style:style>
    <style:style style:name="P17" style:parent-style-name="Normalny" style:family="paragraph">
      <style:text-properties fo:font-weight="bold" style:font-weight-asian="bold" style:font-weight-complex="bold"/>
    </style:style>
    <style:style style:name="P18" style:parent-style-name="Normalny" style:family="paragraph">
      <style:text-properties fo:font-weight="bold" style:font-weight-asian="bold" style:font-weight-complex="bold"/>
    </style:style>
    <style:style style:name="P19" style:parent-style-name="Normalny" style:family="paragraph">
      <style:text-properties fo:font-weight="bold" style:font-weight-asian="bold" style:font-weight-complex="bold"/>
    </style:style>
    <style:style style:name="P20" style:parent-style-name="Normalny" style:list-style-name="LFO3" style:family="paragraph"/>
    <style:style style:name="P21" style:parent-style-name="Normalny" style:list-style-name="LFO3" style:family="paragraph"/>
    <style:style style:name="P22" style:parent-style-name="Normalny" style:list-style-name="LFO3" style:family="paragraph"/>
    <style:style style:name="P23" style:parent-style-name="Normalny" style:list-style-name="LFO3" style:family="paragraph"/>
    <style:style style:name="P24" style:parent-style-name="Normalny" style:list-style-name="LFO3" style:family="paragraph"/>
    <style:style style:name="P25" style:parent-style-name="Normalny" style:family="paragraph">
      <style:text-properties fo:font-weight="bold" style:font-weight-asian="bold" style:font-weight-complex="bold"/>
    </style:style>
    <style:style style:name="P26" style:parent-style-name="Normalny" style:family="paragraph">
      <style:text-properties fo:font-weight="bold" style:font-weight-asian="bold" style:font-weight-complex="bold"/>
    </style:style>
    <style:style style:name="P27" style:parent-style-name="Normalny" style:family="paragraph">
      <style:text-properties fo:font-weight="bold" style:font-weight-asian="bold" style:font-weight-complex="bold"/>
    </style:style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KLAUZULA INFORMACYJNA RODO</text:p>
      <text:p text:style-name="Normalny"><text:span text:style-name="T2">dotycząca przetwarzania danych osobowych uczniów i ich rodziców/opiekunów prawnych korzystających ze świetlicy szkolnej</text:span></text:p>
      <text:p text:style-name="Normalny">Zgodnie z art. 13 Rozporządzenia Parlamentu Europejskiego i Rady (UE) 2016/679 z dnia 27 kwietnia 2016 r. (RODO) informujemy, że:</text:p>
      <text:p text:style-name="P3">1. Administrator danych osobowych</text:p>
      <text:p text:style-name="Normalny">Administratorem danych osobowych jest:</text:p>
      <text:p text:style-name="Normalny"><text:span text:style-name="T4">Szkoła<text:s/></text:span><text:span text:style-name="T5">Podstawowa nr30 im. Emilii Zawidzkiej</text:span></text:p>
      <text:p text:style-name="Normalny">adres:<text:s/>ul. Jaworowa 6, 41-310 Dąbrowa Górnicza</text:p>
      <text:p text:style-name="Normalny">telefon:<text:s/>32 262 – 40- 42</text:p>
      <text:p text:style-name="Normalny">e-mail:<text:s/>sekretariat@sp30.dg.pl</text:p>
      <text:p text:style-name="P6">2. Inspektor Ochrony Danych</text:p>
      <text:p text:style-name="Normalny">Administrator wyznaczył Inspektora Ochrony Danych, z którym można kontaktować się w sprawach związanych z przetwarzaniem danych osobowych:</text:p>
      <text:p text:style-name="Normalny">Imię i nazwisko:<text:s/>Łukasz Więckowski</text:p>
      <text:p text:style-name="Normalny">e-mail:<text:s/>odo@cuw.dg.pl</text:p>
      <text:p text:style-name="Normalny">telefon:<text:s/>534 971 975</text:p>
      <text:p text:style-name="P7">3. Cel i podstawa prawna przetwarzania danych</text:p>
      <text:p text:style-name="Normalny">Dane osobowe ucznia, rodziców/opiekunów prawnych oraz osób upoważnionych do odbioru dziecka przetwarzane są w celu:</text:p>
      <text:list text:style-name="LFO1" text:continue-numbering="true">
        <text:list-item>
          <text:p text:style-name="P8">organizacji pracy świetlicy szkolnej,</text:p>
        </text:list-item>
        <text:list-item>
          <text:p text:style-name="P9">zapewnienia bezpieczeństwa uczniom podczas pobytu w świetlicy,</text:p>
        </text:list-item>
        <text:list-item>
          <text:p text:style-name="P10">prowadzenia dokumentacji związanej z opieką nad uczniami,</text:p>
        </text:list-item>
        <text:list-item>
          <text:p text:style-name="P11">kontaktu z rodzicami/opiekunami prawnymi w sprawach dotyczących pobytu dziecka w świetlicy,</text:p>
        </text:list-item>
        <text:list-item>
          <text:p text:style-name="P12">realizacji obowiązków wynikających z przepisów prawa oświatowego.</text:p>
        </text:list-item>
      </text:list>
      <text:p text:style-name="Normalny">Podstawą prawną przetwarzania danych jest:</text:p>
      <text:list text:style-name="LFO2" text:continue-numbering="true">
        <text:list-item>
          <text:p text:style-name="P13">art. 6 ust. 1 lit. c RODO (wypełnienie obowiązku prawnego ciążącego na administratorze),</text:p>
        </text:list-item>
        <text:list-item>
          <text:p text:style-name="P14">art. 6 ust. 1 lit. e RODO (wykonywanie zadania realizowanego w interesie publicznym),</text:p>
        </text:list-item>
        <text:list-item>
          <text:p text:style-name="P15">przepisy ustawy Prawo oświatowe oraz aktów wykonawczych regulujących działalność szkoły.</text:p>
        </text:list-item>
      </text:list>
      <text:p text:style-name="Normalny">W przypadku danych szczególnej kategorii, dotyczących zdrowia dziecka, podstawą przetwarzania jest art. 9 ust. 2 lit. g RODO oraz przepisy prawa regulujące zapewnienie opieki i bezpieczeństwa uczniom.</text:p>
      <text:p text:style-name="P16"/>
      <text:p text:style-name="P17">4. Odbiorcy danych</text:p>
      <text:p text:style-name="Normalny">Dane osobowe mogą być udostępniane wyłącznie podmiotom uprawnionym na podstawie przepisów prawa lub podmiotom świadczącym usługi na rzecz szkoły na podstawie stosownych umów powierzenia przetwarzania danych.</text:p>
      <text:p text:style-name="P18">5. Okres przechowywania danych</text:p>
      <text:p text:style-name="Normalny">Dane osobowe będą przechowywane przez okres niezbędny do realizacji celów, dla których zostały zebrane, a następnie przez czas wynikający z przepisów prawa dotyczących archiwizacji dokumentacji szkolnej.</text:p>
      <text:p text:style-name="P19">6. Prawa osób, których dane dotyczą</text:p>
      <text:p text:style-name="Normalny">Rodzicom/opiekunom prawnym przysługuje prawo do:</text:p>
      <text:list text:style-name="LFO3" text:continue-numbering="true">
        <text:list-item>
          <text:p text:style-name="P20">dostępu do swoich danych osobowych oraz danych dziecka,</text:p>
        </text:list-item>
        <text:list-item>
          <text:p text:style-name="P21">sprostowania danych,</text:p>
        </text:list-item>
        <text:list-item>
          <text:p text:style-name="P22">ograniczenia przetwarzania danych w przypadkach przewidzianych prawem,</text:p>
        </text:list-item>
        <text:list-item>
          <text:p text:style-name="P23">wniesienia sprzeciwu wobec przetwarzania danych, jeśli przepisy prawa przewidują taką możliwość,</text:p>
        </text:list-item>
        <text:list-item>
          <text:p text:style-name="P24">wniesienia skargi do Prezesa Urzędu Ochrony Danych Osobowych (PUODO).</text:p>
        </text:list-item>
      </text:list>
      <text:p text:style-name="P25">7. Obowiązek podania danych</text:p>
      <text:p text:style-name="Normalny">Podanie danych jest obowiązkowe w zakresie wynikającym z przepisów prawa i niezbędne do objęcia dziecka opieką świetlicową. Niepodanie wymaganych danych może uniemożliwić przyjęcie dziecka do świetlicy lub realizację obowiązków związanych z zapewnieniem jego bezpieczeństwa.</text:p>
      <text:p text:style-name="P26">8. Zautomatyzowane podejmowanie decyzji</text:p>
      <text:p text:style-name="Normalny">Dane osobowe nie będą wykorzystywane do zautomatyzowanego podejmowania decyzji ani profilowania.</text:p>
      <text:p text:style-name="Normalny"><draw:custom-shape svg:x="0in" svg:y="0in" svg:width="0in" svg:height="0.02083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P27">Oświadczenie rodzica/opiekuna prawnego</text:p>
      <text:p text:style-name="Normalny">Oświadczam, że zapoznałem/am się z powyższą klauzulą informacyjną dotyczącą przetwarzania danych osobowych w związku z korzystaniem przez moje dziecko ze świetlicy szkolnej.</text:p>
      <text:p text:style-name="Normalny">Imię i nazwisko rodzica/opiekuna:</text:p>
      <text:p text:style-name="Normalny">...................................................................................................</text:p>
      <text:p text:style-name="Normalny">Data: ......................................</text:p>
      <text:p text:style-name="Normalny">Podpis:</text:p>
      <text:p text:style-name="Normalny">...................................................................................................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Gothic" svg:font-family="Yu Gothic" style:font-family-generic="swiss" style:font-pitch="variable" svg:panose-1="2 11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Yu Gothic Light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Yu Gothic Light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Yu Gothic Light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Yu Gothic Light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Yu Gothic Light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Yu Gothic Light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Yu Gothic Light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Yu Gothic Light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NA PLUTA</meta:initial-creator>
    <dc:creator>Nowicka Barbara</dc:creator>
    <meta:creation-date>2026-08-31T12:25:00Z</meta:creation-date>
    <dc:date>2026-08-31T12:25:00Z</dc:date>
    <meta:template xlink:href="Normal.dotm" xlink:type="simple"/>
    <meta:editing-cycles>2</meta:editing-cycles>
    <meta:editing-duration>PT0S</meta:editing-duration>
    <meta:document-statistic meta:page-count="1" meta:paragraph-count="7" meta:word-count="505" meta:character-count="3529" meta:row-count="25" meta:non-whitespace-character-count="3031"/>
  </office:meta>
</office:document-meta>
</file>