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T2" style:parent-style-name="Domyślnaczcionkaakapitu" style:family="text">
      <style:text-properties fo:font-weight="bold" style:font-weight-asian="bold" style:font-weight-complex="bold"/>
    </style:style>
    <style:style style:name="P3" style:parent-style-name="Normalny" style:family="paragraph">
      <style:text-properties fo:font-weight="bold" style:font-weight-asian="bold" style:font-weight-complex="bold"/>
    </style:style>
    <style:style style:name="P4" style:parent-style-name="Normalny" style:list-style-name="LFO1" style:family="paragraph"/>
    <style:style style:name="P5" style:parent-style-name="Normalny" style:list-style-name="LFO1" style:family="paragraph"/>
    <style:style style:name="P6" style:parent-style-name="Normalny" style:list-style-name="LFO1" style:family="paragraph"/>
    <style:style style:name="P7" style:parent-style-name="Normalny" style:list-style-name="LFO1" style:family="paragraph"/>
    <style:style style:name="P8" style:parent-style-name="Normalny" style:list-style-name="LFO1" style:family="paragraph"/>
    <style:style style:name="P9" style:parent-style-name="Normalny" style:family="paragraph">
      <style:paragraph-properties fo:margin-left="0.4916in">
        <style:tab-stops/>
      </style:paragraph-properties>
    </style:style>
    <style:style style:name="P10" style:parent-style-name="Normalny" style:family="paragraph">
      <style:text-properties fo:font-weight="bold" style:font-weight-asian="bold" style:font-weight-complex="bold"/>
    </style:style>
    <style:style style:name="P11" style:parent-style-name="Normalny" style:family="paragraph">
      <style:text-properties fo:font-weight="bold" style:font-weight-asian="bold" style:font-weight-complex="bold"/>
    </style:style>
    <style:style style:name="P12" style:parent-style-name="Normalny" style:list-style-name="LFO2" style:family="paragraph"/>
    <style:style style:name="P13" style:parent-style-name="Normalny" style:list-style-name="LFO2" style:family="paragraph"/>
    <style:style style:name="P14" style:parent-style-name="Normalny" style:list-style-name="LFO2" style:family="paragraph"/>
    <style:style style:name="P15" style:parent-style-name="Normalny" style:list-style-name="LFO2" style:family="paragraph"/>
    <style:style style:name="P16" style:parent-style-name="Normalny" style:family="paragraph">
      <style:text-properties fo:font-weight="bold" style:font-weight-asian="bold" style:font-weight-complex="bold"/>
    </style:style>
    <style:style style:name="P17" style:parent-style-name="Normalny" style:list-style-name="LFO3" style:family="paragraph"/>
    <style:style style:name="P18" style:parent-style-name="Normalny" style:list-style-name="LFO3" style:family="paragraph"/>
    <style:style style:name="P19" style:parent-style-name="Normalny" style:list-style-name="LFO3" style:family="paragraph"/>
    <style:style style:name="P20" style:parent-style-name="Normalny" style:list-style-name="LFO3" style:family="paragraph"/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list-style-name="LFO4" style:family="paragraph"/>
    <style:style style:name="P23" style:parent-style-name="Akapitzlistą" style:list-style-name="LFO4" style:family="paragraph"/>
    <style:style style:name="P24" style:parent-style-name="Akapitzlistą" style:list-style-name="LFO4" style:family="paragraph"/>
    <style:style style:name="P25" style:parent-style-name="Akapitzlistą" style:list-style-name="LFO4" style:family="paragraph"/>
    <style:style style:name="P26" style:parent-style-name="Normalny" style:family="paragraph">
      <style:text-properties fo:font-weight="bold" style:font-weight-asian="bold" style:font-weight-complex="bold"/>
    </style:style>
    <style:style style:name="TableColumn28" style:family="table-column">
      <style:table-column-properties style:column-width="1.9631in"/>
    </style:style>
    <style:style style:name="TableColumn29" style:family="table-column">
      <style:table-column-properties style:column-width="2.1659in"/>
    </style:style>
    <style:style style:name="Table27" style:family="table">
      <style:table-properties style:width="4.1291in" fo:margin-left="0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background-color="#F5F5F5" style:writing-mode="lr-tb" style:vertical-align="middle" fo:padding-top="0.0104in" fo:padding-left="0.0104in" fo:padding-bottom="0.0104in" fo:padding-right="0.0104in"/>
    </style:style>
    <style:style style:name="P32" style:parent-style-name="Normalny" style:family="paragraph">
      <style:text-properties fo:font-weight="bold" style:font-weight-asian="bold" style:font-weight-complex="bold"/>
    </style:style>
    <style:style style:name="TableCell33" style:family="table-cell">
      <style:table-cell-properties fo:border="0.0069in solid #000000" fo:background-color="#F5F5F5" style:writing-mode="lr-tb" style:vertical-align="middle" fo:padding-top="0.0104in" fo:padding-left="0.0104in" fo:padding-bottom="0.0104in" fo:padding-right="0.0104in"/>
    </style:style>
    <style:style style:name="P34" style:parent-style-name="Normalny" style:family="paragraph">
      <style:text-properties fo:font-weight="bold" style:font-weight-asian="bold" style:font-weight-complex="bold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3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0" style:parent-style-name="Normalny" style:family="paragraph">
      <style:text-properties fo:font-weight="bold" style:font-weight-asian="bold" style:font-weight-complex="bold"/>
    </style:style>
    <style:style style:name="TableColumn52" style:family="table-column">
      <style:table-column-properties style:column-width="3.0083in"/>
    </style:style>
    <style:style style:name="TableColumn53" style:family="table-column">
      <style:table-column-properties style:column-width="1.6194in"/>
    </style:style>
    <style:style style:name="TableColumn54" style:family="table-column">
      <style:table-column-properties style:column-width="1.7625in"/>
    </style:style>
    <style:style style:name="Table51" style:family="table">
      <style:table-properties style:width="6.3902in" fo:margin-left="0in" table:align="left"/>
    </style:style>
    <style:style style:name="TableRow55" style:family="table-row">
      <style:table-row-properties style:min-row-height="0.3125in"/>
    </style:style>
    <style:style style:name="TableCell56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/>
    </style:style>
    <style:style style:name="P57" style:parent-style-name="Normalny" style:family="paragraph">
      <style:text-properties fo:font-weight="bold" style:font-weight-asian="bold" style:font-weight-complex="bold"/>
    </style:style>
    <style:style style:name="TableCell58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/>
    </style:style>
    <style:style style:name="P59" style:parent-style-name="Normalny" style:family="paragraph">
      <style:text-properties fo:font-weight="bold" style:font-weight-asian="bold" style:font-weight-complex="bold"/>
    </style:style>
    <style:style style:name="TableCell60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/>
    </style:style>
    <style:style style:name="P61" style:parent-style-name="Normalny" style:family="paragraph">
      <style:text-properties fo:font-weight="bold" style:font-weight-asian="bold" style:font-weight-complex="bold"/>
    </style:style>
    <style:style style:name="TableRow62" style:family="table-row">
      <style:table-row-properties style:min-row-height="0.3125in"/>
    </style:style>
    <style:style style:name="TableCell6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P64" style:parent-style-name="Normalny" style:family="paragraph">
      <style:text-properties fo:font-weight="bold" style:font-weight-asian="bold" style:font-weight-complex="bold"/>
    </style:style>
    <style:style style:name="TableCell65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66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67" style:family="table-row">
      <style:table-row-properties style:min-row-height="0.3125in"/>
    </style:style>
    <style:style style:name="TableCell6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69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70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71" style:family="table-row">
      <style:table-row-properties style:min-row-height="0.3125in"/>
    </style:style>
    <style:style style:name="TableCell7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7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74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75" style:family="table-row">
      <style:table-row-properties style:min-row-height="0.3125in"/>
    </style:style>
    <style:style style:name="TableCell76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77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7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P79" style:parent-style-name="Normalny" style:family="paragraph">
      <style:text-properties fo:font-weight="bold" style:font-weight-asian="bold" style:font-weight-complex="bold"/>
    </style:style>
    <style:style style:name="P80" style:parent-style-name="Normalny" style:family="paragraph">
      <style:text-properties fo:font-weight="bold" style:font-weight-asian="bold" style:font-weight-complex="bold"/>
    </style:style>
    <style:style style:name="P81" style:parent-style-name="Normalny" style:family="paragraph">
      <style:text-properties fo:font-weight="bold" style:font-weight-asian="bold" style:font-weight-complex="bold"/>
    </style:style>
    <style:style style:name="P82" style:parent-style-name="Normalny" style:family="paragraph">
      <style:text-properties fo:font-weight="bold" style:font-weight-asian="bold" style:font-weight-complex="bold"/>
    </style:style>
    <style:style style:name="P83" style:parent-style-name="Normalny" style:list-style-name="LFO8" style:family="paragraph"/>
    <style:style style:name="P84" style:parent-style-name="Normalny" style:list-style-name="LFO8" style:family="paragraph"/>
    <style:style style:name="P85" style:parent-style-name="Normalny" style:list-style-name="LFO8" style:family="paragraph"/>
    <style:style style:name="P86" style:parent-style-name="Normalny" style:list-style-name="LFO8" style:family="paragraph"/>
    <style:style style:name="P87" style:parent-style-name="Normalny" style:list-style-name="LFO8" style:family="paragraph"/>
    <style:style style:name="P88" style:parent-style-name="Normalny" style:list-style-name="LFO8" style:family="paragraph"/>
    <style:style style:name="P89" style:parent-style-name="Normalny" style:family="paragraph">
      <style:text-properties fo:font-weight="bold" style:font-weight-asian="bold" style:font-weight-complex="bold"/>
    </style:style>
    <style:style style:name="P90" style:parent-style-name="Normalny" style:list-style-name="LFO9" style:family="paragraph"/>
    <style:style style:name="P91" style:parent-style-name="Normalny" style:list-style-name="LFO9" style:family="paragraph"/>
    <style:style style:name="P92" style:parent-style-name="Normalny" style:list-style-name="LFO9" style:family="paragraph"/>
    <style:style style:name="P93" style:parent-style-name="Normalny" style:family="paragraph">
      <style:text-properties fo:font-weight="bold" style:font-weight-asian="bold" style:font-weight-complex="bold"/>
    </style:style>
    <style:style style:name="P94" style:parent-style-name="Normalny" style:family="paragraph">
      <style:text-properties fo:font-weight="bold" style:font-weight-asian="bold" style:font-weight-complex="bold"/>
    </style:style>
    <style:style style:name="P95" style:parent-style-name="Normalny" style:list-style-name="LFO10" style:family="paragraph"/>
    <style:style style:name="P96" style:parent-style-name="Normalny" style:list-style-name="LFO10" style:family="paragraph"/>
    <style:style style:name="P97" style:parent-style-name="Normalny" style:list-style-name="LFO10" style:family="paragraph"/>
    <style:style style:name="P98" style:parent-style-name="Normalny" style:list-style-name="LFO10" style:family="paragraph"/>
    <style:style style:name="P99" style:parent-style-name="Normalny" style:list-style-name="LFO10" style:family="paragraph"/>
    <style:style style:name="P100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101" style:parent-style-name="Domyślnaczcionkaakapitu" style:family="text">
      <style:text-properties fo:font-weight="bold" style:font-weight-asian="bold" style:font-weight-complex="bold"/>
    </style:style>
    <style:style style:name="T102" style:parent-style-name="Domyślnaczcionkaakapitu" style:family="text">
      <style:text-properties fo:font-weight="bold" style:font-weight-asian="bold" style:font-weight-complex="bold"/>
    </style:style>
    <style:style style:name="T103" style:parent-style-name="Domyślnaczcionkaakapitu" style:family="text">
      <style:text-properties fo:font-weight="bold" style:font-weight-asian="bold" style:font-weight-complex="bold"/>
    </style:style>
    <style:style style:name="T104" style:parent-style-name="Domyślnaczcionkaakapitu" style:family="text">
      <style:text-properties fo:font-weight="bold" style:font-weight-asian="bold" style:font-weight-complex="bold"/>
    </style:style>
    <style:style style:name="T105" style:parent-style-name="Domyślnaczcionkaakapitu" style:family="text">
      <style:text-properties fo:font-weight="bold" style:font-weight-asian="bold" style:font-weight-complex="bold"/>
    </style:style>
    <style:style style:name="T106" style:parent-style-name="Domyślnaczcionkaakapitu" style:family="text">
      <style:text-properties fo:font-weight="bold" style:font-weight-asian="bold" style:font-weight-complex="bold"/>
    </style:style>
    <style:style style:name="T107" style:parent-style-name="Domyślnaczcionkaakapitu" style:family="text">
      <style:text-properties fo:font-weight="bold" style:font-weight-asian="bold" style:font-weight-complex="bol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KARTA ZGŁOSZENIA UCZNIA DO ŚWIETLICY SZKOLNEJ</text:p>
      <text:p text:style-name="Normalny"><text:span text:style-name="T2">Rok szkolny: ........................................</text:span></text:p>
      <text:p text:style-name="P3">I. DANE UCZNIA</text:p>
      <text:list text:style-name="LFO1" text:continue-numbering="true">
        <text:list-item>
          <text:p text:style-name="P4">Imię i nazwisko ucznia: ..............................................................................</text:p>
        </text:list-item>
        <text:list-item>
          <text:p text:style-name="P5">Data urodzenia: ..........................................................................................</text:p>
        </text:list-item>
        <text:list-item>
          <text:p text:style-name="P6">Numer PESEL: ............................................................................................</text:p>
        </text:list-item>
        <text:list-item>
          <text:p text:style-name="P7">Klasa: ...........................................................................................................</text:p>
        </text:list-item>
        <text:list-item>
          <text:p text:style-name="P8">Adres zamieszkania: ....................................................................................</text:p>
        </text:list-item>
      </text:list>
      <text:p text:style-name="P9"><text:s/>..........................................................................................................................</text:p>
      <text:p text:style-name="P10">II. DANE RODZICÓW / OPIEKUNÓW PRAWNYCH</text:p>
      <text:p text:style-name="P11">Matka / Opiekun prawny</text:p>
      <text:list text:style-name="LFO2" text:continue-numbering="true">
        <text:list-item>
          <text:p text:style-name="P12">Imię i nazwisko: ............................................................................................</text:p>
        </text:list-item>
        <text:list-item>
          <text:p text:style-name="P13">Adres zamieszkania (jeśli inny niż dziecka): ...............................................</text:p>
        </text:list-item>
        <text:list-item>
          <text:p text:style-name="P14">Telefon kontaktowy: .....................................................................................</text:p>
        </text:list-item>
        <text:list-item>
          <text:p text:style-name="P15">Adres e-mail: .................................................................................................</text:p>
        </text:list-item>
      </text:list>
      <text:p text:style-name="P16">Ojciec / Opiekun prawny</text:p>
      <text:list text:style-name="LFO3" text:continue-numbering="true">
        <text:list-item>
          <text:p text:style-name="P17">Imię i nazwisko: ............................................................................................</text:p>
        </text:list-item>
        <text:list-item>
          <text:p text:style-name="P18">Adres zamieszkania (jeśli inny niż dziecka): ...............................................</text:p>
        </text:list-item>
        <text:list-item>
          <text:p text:style-name="P19">Telefon kontaktowy: .....................................................................................</text:p>
        </text:list-item>
        <text:list-item>
          <text:p text:style-name="P20">Adres e-mail: .................................................................................................</text:p>
        </text:list-item>
      </text:list>
      <text:p text:style-name="P21">III. INFORMACJE O DZIECKU ISTOTNE DLA ZAPEWNIENIA BEZPIECZEŃSTWA</text:p>
      <text:list text:style-name="LFO4" text:continue-numbering="true">
        <text:list-item>
          <text:p text:style-name="P22">Stan zdrowia dziecka (choroby przewlekłe, alergie, astma, epilepsja itp.):</text:p>
        </text:list-item>
      </text:list>
      <text:p text:style-name="Normalny">.......................................................................................................................... .......................................................................................................................... ..........................................................................................................................</text:p>
      <text:list text:style-name="LFO4" text:continue-numbering="true">
        <text:list-item>
          <text:p text:style-name="P23">Informacje o przyjmowanych lekach:</text:p>
        </text:list-item>
      </text:list>
      <text:p text:style-name="Normalny">..........................................................................................................................</text:p>
      <text:list text:style-name="LFO4" text:continue-numbering="true">
        <text:list-item>
          <text:p text:style-name="P24">Orzeczenia / opinie poradni psychologiczno-pedagogicznej:</text:p>
        </text:list-item>
      </text:list>
      <text:p text:style-name="Normalny">□ Tak<text:line-break/>□ Nie</text:p>
      <text:p text:style-name="Normalny">Jeżeli tak, proszę podać istotne informacje:</text:p>
      <text:p text:style-name="Normalny">.......................................................................................................................... ..........................................................................................................................</text:p>
      <text:list text:style-name="LFO4" text:continue-numbering="true">
        <text:list-item>
          <text:p text:style-name="P25">Inne ważne informacje dotyczące funkcjonowania dziecka:</text:p>
        </text:list-item>
      </text:list>
      <text:p text:style-name="Normalny">.......................................................................................................................... ..........................................................................................................................</text:p>
      <text:p text:style-name="P26">IV. CZAS POBYTU UCZNIA W ŚWIETLICY</text:p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Dzień tygodnia</text:p>
          </table:table-cell>
          <table:table-cell table:style-name="TableCell33">
            <text:p text:style-name="P34">Godziny pobytu</text:p>
          </table:table-cell>
        </table:table-row>
        <table:table-row table:style-name="TableRow35">
          <table:table-cell table:style-name="TableCell36">
            <text:p text:style-name="Normalny">Poniedziałek</text:p>
          </table:table-cell>
          <table:table-cell table:style-name="TableCell37">
            <text:p text:style-name="Normalny"/>
          </table:table-cell>
        </table:table-row>
        <table:table-row table:style-name="TableRow38">
          <table:table-cell table:style-name="TableCell39">
            <text:p text:style-name="Normalny">Wtorek</text:p>
          </table:table-cell>
          <table:table-cell table:style-name="TableCell40">
            <text:p text:style-name="Normalny"/>
          </table:table-cell>
        </table:table-row>
        <table:table-row table:style-name="TableRow41">
          <table:table-cell table:style-name="TableCell42">
            <text:p text:style-name="Normalny">Środa</text:p>
          </table:table-cell>
          <table:table-cell table:style-name="TableCell43">
            <text:p text:style-name="Normalny"/>
          </table:table-cell>
        </table:table-row>
        <table:table-row table:style-name="TableRow44">
          <table:table-cell table:style-name="TableCell45">
            <text:p text:style-name="Normalny">Czwartek</text:p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>
            <text:p text:style-name="Normalny">Piątek</text:p>
          </table:table-cell>
          <table:table-cell table:style-name="TableCell49">
            <text:p text:style-name="Normalny"/>
          </table:table-cell>
        </table:table-row>
      </table:table>
      <text:p text:style-name="P50">V. OSOBY UPOWAŻNIONE DO ODBIORU DZIECKA ZE ŚWIETLICY</text:p>
      <text:p text:style-name="Normalny">Oświadczam, że poza rodzicami/opiekunami prawnymi dziecko mogą odbierać wyłącznie niżej wymienione osoby: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Imię i nazwisko</text:p>
          </table:table-cell>
          <table:table-cell table:style-name="TableCell58">
            <text:p text:style-name="P59">Stopień pokrewieństwa</text:p>
          </table:table-cell>
          <table:table-cell table:style-name="TableCell60">
            <text:p text:style-name="P61">Telefon kontaktowy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Normalny"/>
          </table:table-cell>
          <table:table-cell table:style-name="TableCell66">
            <text:p text:style-name="Normalny"/>
          </table:table-cell>
        </table:table-row>
        <table:table-row table:style-name="TableRow67">
          <table:table-cell table:style-name="TableCell68">
            <text:p text:style-name="Normalny"/>
          </table:table-cell>
          <table:table-cell table:style-name="TableCell69">
            <text:p text:style-name="Normalny"/>
          </table:table-cell>
          <table:table-cell table:style-name="TableCell70">
            <text:p text:style-name="Normalny"/>
          </table:table-cell>
        </table:table-row>
        <table:table-row table:style-name="TableRow71">
          <table:table-cell table:style-name="TableCell72">
            <text:p text:style-name="Normalny"/>
          </table:table-cell>
          <table:table-cell table:style-name="TableCell73">
            <text:p text:style-name="Normalny"/>
          </table:table-cell>
          <table:table-cell table:style-name="TableCell74">
            <text:p text:style-name="Normalny"/>
          </table:table-cell>
        </table:table-row>
        <table:table-row table:style-name="TableRow75">
          <table:table-cell table:style-name="TableCell76">
            <text:p text:style-name="Normalny"/>
          </table:table-cell>
          <table:table-cell table:style-name="TableCell77">
            <text:p text:style-name="Normalny"/>
          </table:table-cell>
          <table:table-cell table:style-name="TableCell78">
            <text:p text:style-name="Normalny"/>
          </table:table-cell>
        </table:table-row>
      </table:table>
      <text:p text:style-name="P79">Oświadczenie</text:p>
      <text:p text:style-name="Normalny">Biorę odpowiedzialność za bezpieczeństwo dziecka po przekazaniu go osobom przeze mnie upoważnionym.</text:p>
      <text:p text:style-name="Normalny">Podpis rodzica/opiekuna: ..................................................................</text:p>
      <text:p text:style-name="P80">VI. SAMODZIELNE OPUSZCZANIE ŚWIETLICY</text:p>
      <text:p text:style-name="Normalny">□ Nie wyrażam zgody na samodzielne opuszczanie przez dziecko świetlicy szkolnej.</text:p>
      <text:p text:style-name="Normalny">□ Wyrażam zgodę na samodzielne opuszczanie przez dziecko świetlicy szkolnej.</text:p>
      <text:p text:style-name="Normalny">Dni i godziny samodzielnego wyjścia:</text:p>
      <text:p text:style-name="Normalny">..........................................................................................................................</text:p>
      <text:p text:style-name="Normalny">Oświadczam, że od momentu opuszczenia przez dziecko świetlicy odpowiedzialność za jego bezpieczeństwo przejmują rodzice/opiekunowie prawni.</text:p>
      <text:p text:style-name="Normalny">Podpis rodzica/opiekuna: ..................................................................</text:p>
      <text:p text:style-name="P81">VII. ZWALNIANIE DZIECKA ZE ŚWIETLICY</text:p>
      <text:p text:style-name="Normalny">Zobowiązuję się do przekazywania informacji o wcześniejszym odbiorze lub samodzielnym wyjściu dziecka:</text:p>
      <text:p text:style-name="Normalny">□ osobiście (pisemne oświadczenie),</text:p>
      <text:p text:style-name="Normalny">□ przez dziennik elektroniczny<text:s/>poprzez wiadomość do kierownika świetlicy,</text:p>
      <text:p text:style-name="Normalny">□ e-mail szkolny,</text:p>
      <text:p text:style-name="Normalny">□ telefonicznie (po wcześniejszym uzgodnieniu zasad identyfikacji rodzica).</text:p>
      <text:p text:style-name="Normalny">Jednocześnie przyjmuję do wiadomości, że nauczyciel świetlicy może odmówić wydania dziecka osobie nieupoważnionej lub osobie, której stan wskazuje na spożycie alkoholu lub innych środków odurzających.</text:p>
      <text:p text:style-name="P82">VIII. OŚWIADCZENIA RODZICA / OPIEKUNA PRAWNEGO</text:p>
      <text:p text:style-name="Normalny">Oświadczam, że:</text:p>
      <text:list text:style-name="LFO8" text:continue-numbering="true">
        <text:list-item>
          <text:p text:style-name="P83">Zapoznałem/am się z Regulaminem Świetlicy Szkolnej i zobowiązuję się do jego przestrzegania.</text:p>
        </text:list-item>
        <text:list-item>
          <text:p text:style-name="P84">Podane przeze mnie dane są zgodne ze stanem faktycznym.</text:p>
        </text:list-item>
        <text:list-item>
          <text:p text:style-name="P85">Zobowiązuję się do niezwłocznego informowania szkoły o każdej zmianie danych kontaktowych oraz osób upoważnionych do odbioru dziecka.</text:p>
        </text:list-item>
        <text:list-item>
          <text:p text:style-name="P86">Przyjmuję do wiadomości, że świetlica odpowiada za bezpieczeństwo ucznia wyłącznie w godzinach jego pobytu w świetlicy.</text:p>
        </text:list-item>
        <text:list-item>
          <text:p text:style-name="P87">Wyrażam zgodę na kontakt telefoniczny, mailowy oraz za pośrednictwem dziennika elektronicznego w sprawach związanych z pobytem dziecka w świetlicy.</text:p>
        </text:list-item>
        <text:list-item>
          <text:p text:style-name="P88">Zobowiązuję się do punktualnego odbierania dziecka zgodnie z godzinami pracy świetlicy.</text:p>
        </text:list-item>
      </text:list>
      <text:p text:style-name="P89">IX. KLAUZULA INFORMACYJNA RODO</text:p>
      <text:p text:style-name="Normalny">Administratorem danych osobowych jest<text:s/>Szkoła Podstawowa nr 30 im.Emilii Zawidzkiej.<text:s/></text:p>
      <text:p text:style-name="Normalny">Dane osobowe przetwarzane są w celu organizacji pracy świetlicy szkolnej, zapewnienia bezpieczeństwa uczniom oraz realizacji zadań statutowych szkoły zgodnie z obowiązującymi przepisami prawa, w szczególności:</text:p>
      <text:list text:style-name="LFO9" text:continue-numbering="true">
        <text:list-item>
          <text:p text:style-name="P90">Rozporządzeniem Parlamentu Europejskiego i Rady (UE) 2016/679 (RODO),</text:p>
        </text:list-item>
        <text:list-item>
          <text:p text:style-name="P91">ustawą z dnia 14 grudnia 2016 r. Prawo oświatowe,</text:p>
        </text:list-item>
        <text:list-item>
          <text:p text:style-name="P92">ustawą z dnia 7 września 1991 r. o systemie oświaty.</text:p>
        </text:list-item>
      </text:list>
      <text:p text:style-name="Normalny">Szczegółowa klauzula informacyjna dostępna jest w sekretariacie szkoły oraz na stronie internetowej szkoły.</text:p>
      <text:p text:style-name="P93">X. PODPISY</text:p>
      <text:p text:style-name="Normalny">Miejscowość i data: .........................................................................................</text:p>
      <text:p text:style-name="Normalny">Czytelny podpis matki/opiekuna prawnego:</text:p>
      <text:p text:style-name="Normalny">..........................................................................................................................</text:p>
      <text:p text:style-name="Normalny">Czytelny podpis ojca/opiekuna prawnego:</text:p>
      <text:p text:style-name="Normalny">..........................................................................................................................</text:p>
      <text:p text:style-name="Normalny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94">Załączniki do karty zgłoszenia<text:s/></text:p>
      <text:list text:style-name="LFO10" text:continue-numbering="true">
        <text:list-item>
          <text:p text:style-name="P95">Regulamin Świetlicy Szkolnej.</text:p>
        </text:list-item>
        <text:list-item>
          <text:p text:style-name="P96">Klauzula informacyjna RODO.</text:p>
        </text:list-item>
        <text:list-item>
          <text:p text:style-name="P97">Wzór jednorazowego upoważnienia do odbioru dziecka.</text:p>
        </text:list-item>
        <text:list-item>
          <text:p text:style-name="P98">Wzór zwolnienia ucznia ze świetlicy.</text:p>
        </text:list-item>
        <text:list-item>
          <text:p text:style-name="P99">Procedura postępowania w przypadku nieodebrania dziecka ze świetlicy.</text:p>
        </text:list-item>
      </text:list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P100">ZWOLNIENIE UCZNIA ZE ŚWIETLICY SZKOLNEJ</text:p>
      <text:p text:style-name="Normalny"><text:span text:style-name="T101">Miejscowość, data:</text:span><text:s/>............................................................</text:p>
      <text:p text:style-name="Normalny">Ja, niżej podpisany/a ....................................................................................,</text:p>
      <text:p text:style-name="Normalny">rodzic/opiekun prawny ucznia:</text:p>
      <text:p text:style-name="Normalny"><text:span text:style-name="T102">Imię i nazwisko ucznia:</text:span><text:s/>............................................................................</text:p>
      <text:p text:style-name="Normalny"><text:span text:style-name="T103">Klasa:</text:span><text:s/>..............................</text:p>
      <text:p text:style-name="Normalny">informuję, że w dniu<text:s/><text:span text:style-name="T104">.............................</text:span><text:s/>moje dziecko zostanie zwolnione ze świetlicy szkolnej o godzinie<text:s/><text:span text:style-name="T105">....................</text:span></text:p>
      <text:p text:style-name="Normalny">w następujący sposób:</text:p>
      <text:p text:style-name="Normalny">□ zostanie odebrane przez:</text:p>
      <text:p text:style-name="Normalny">..........................................................................................................................</text:p>
      <text:p text:style-name="Normalny">(imię i nazwisko osoby odbierającej)</text:p>
      <text:p text:style-name="Normalny">□ opuści świetlicę samodzielnie.</text:p>
      <text:p text:style-name="Normalny">Powód zwolnienia (opcjonalnie):</text:p>
      <text:p text:style-name="Normalny">..........................................................................................................................</text:p>
      <text:p text:style-name="Normalny">..........................................................................................................................</text:p>
      <text:p text:style-name="Normalny">Oświadczam, że od momentu opuszczenia świetlicy przez moje dziecko odpowiedzialność za jego bezpieczeństwo ponoszę ja jako rodzic/opiekun prawny lub osoba przeze mnie upoważniona.</text:p>
      <text:p text:style-name="Normalny">Jednocześnie potwierdzam, że informacja o zwolnieniu została przekazana zgodnie z zasadami obowiązującymi w szkole.</text:p>
      <text:p text:style-name="Normalny"><text:span text:style-name="T106">Telefon kontaktowy rodzica/opiekuna:</text:span><text:s/>..................................................</text:p>
      <text:p text:style-name="Normalny"><text:span text:style-name="T107">Czytelny podpis rodzica/opiekuna prawnego:</text:span></text:p>
      <text:p text:style-name="Normalny">..........................................................................................................................</text:p>
      <text:p text:style-name="Normalny"><draw:custom-shape svg:x="0in" svg:y="0in" svg:width="0in" svg:height="0.02083in" draw:z-index="0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7881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PLUTA</meta:initial-creator>
    <dc:creator>Nowicka Barbara</dc:creator>
    <meta:creation-date>2026-08-31T12:26:00Z</meta:creation-date>
    <dc:date>2026-08-31T12:26:00Z</dc:date>
    <meta:template xlink:href="Normal.dotm" xlink:type="simple"/>
    <meta:editing-cycles>2</meta:editing-cycles>
    <meta:editing-duration>PT0S</meta:editing-duration>
    <meta:document-statistic meta:page-count="1" meta:paragraph-count="16" meta:word-count="1194" meta:character-count="8344" meta:row-count="59" meta:non-whitespace-character-count="7166"/>
  </office:meta>
</office:document-meta>
</file>